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margin-left="0in" fo:margin-right="0in" fo:margin-top="0in" fo:margin-bottom="0in" loext:contextual-spacing="false" fo:line-height="115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2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3" style:family="paragraph" style:parent-style-name="Standard">
      <style:paragraph-properties fo:margin-left="0in" fo:margin-right="0in" fo:margin-top="0in" fo:margin-bottom="0in" loext:contextual-spacing="false" fo:line-height="115%" fo:text-align="justify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Calibri" fo:font-size="11pt" fo:font-style="normal" style:text-underline-style="none" fo:font-weight="normal" style:font-name-asian="Calibri1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P4" style:family="paragraph" style:parent-style-name="Standard" style:master-page-name="Standard">
      <style:paragraph-properties fo:margin-left="0in" fo:margin-right="0in" fo:margin-top="0in" fo:margin-bottom="0in" loext:contextual-spacing="false" fo:line-height="115%" fo:text-align="justify" style:justify-single-word="false" fo:keep-together="auto" fo:orphans="2" fo:widows="2" fo:text-indent="0in" style:auto-text-indent="false" style:page-number="1" fo:break-before="auto" fo:break-after="auto" fo:padding="0in" fo:border="none" fo:keep-with-next="auto"/>
    </style:style>
    <style:style style:name="P5" style:family="paragraph" style:parent-style-name="Standard">
      <style:paragraph-properties fo:margin-left="0.4917in" fo:margin-right="0in" fo:margin-top="0in" fo:margin-bottom="0in" loext:contextual-spacing="false" fo:line-height="115%" fo:text-align="justify" style:justify-single-word="false" fo:keep-together="auto" fo:orphans="2" fo:widows="2" fo:text-indent="0.4917in" style:auto-text-indent="false" fo:break-before="auto" fo:break-after="auto" fo:padding="0in" fo:border="none" fo:keep-with-next="auto"/>
    </style:style>
    <style:style style:name="P6" style:family="paragraph" style:parent-style-name="Standard">
      <style:paragraph-properties fo:margin-top="0in" fo:margin-bottom="0in" loext:contextual-spacing="false" fo:line-height="100%" fo:text-align="justify" style:justify-single-word="false"/>
    </style:style>
    <style:style style:name="P7" style:family="paragraph" style:parent-style-name="Standard">
      <style:paragraph-properties fo:margin-left="0.3937in" fo:margin-right="0in" fo:margin-top="0in" fo:margin-bottom="0in" loext:contextual-spacing="false" fo:line-height="115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8" style:family="paragraph" style:parent-style-name="Standard">
      <style:paragraph-properties fo:margin-left="0.3937in" fo:margin-right="0in" fo:margin-top="0in" fo:margin-bottom="0in" loext:contextual-spacing="false" fo:line-height="115%" fo:text-align="start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9" style:family="paragraph" style:parent-style-name="Standard">
      <style:paragraph-properties fo:margin-left="0.3937in" fo:margin-right="0in" fo:margin-top="0in" fo:margin-bottom="0in" loext:contextual-spacing="false" fo:line-height="115%" fo:text-align="justify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Calibri" fo:font-size="11pt" fo:font-style="normal" style:text-underline-style="none" fo:font-weight="normal" style:font-name-asian="Calibri1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P10" style:family="paragraph" style:parent-style-name="Standard">
      <style:paragraph-properties fo:margin-left="0.3937in" fo:margin-right="0in" fo:margin-top="0in" fo:margin-bottom="0in" loext:contextual-spacing="false" fo:line-height="115%" fo:text-align="justify" style:justify-single-word="false" fo:keep-together="auto" fo:orphans="2" fo:widows="2" fo:text-indent="-0.3937in" style:auto-text-indent="false" fo:break-before="auto" fo:break-after="auto" fo:padding="0in" fo:border="none" fo:keep-with-next="auto"/>
    </style:style>
    <style:style style:name="P11" style:family="paragraph" style:parent-style-name="Standard">
      <style:paragraph-properties fo:margin-left="0in" fo:margin-right="0in" fo:margin-top="0in" fo:margin-bottom="0in" loext:contextual-spacing="false" fo:line-height="115%" fo:text-align="justify" style:justify-single-word="false" fo:keep-together="auto" fo:orphans="2" fo:widows="2" fo:text-indent="0.4917in" style:auto-text-indent="false" fo:break-before="auto" fo:break-after="auto" fo:padding="0in" fo:border="none" fo:keep-with-next="auto"/>
    </style:style>
    <style:style style:name="P12" style:family="paragraph" style:parent-style-name="Standard">
      <style:paragraph-properties fo:margin-left="0.4917in" fo:margin-right="0in" fo:margin-top="0in" fo:margin-bottom="0in" loext:contextual-spacing="false" fo:line-height="115%" fo:text-align="justify" style:justify-single-word="false" fo:keep-together="auto" fo:orphans="2" fo:widows="2" fo:text-indent="-0.4917in" style:auto-text-indent="false" fo:break-before="auto" fo:break-after="auto" fo:padding="0in" fo:border="none" fo:keep-with-next="auto"/>
    </style:style>
    <style:style style:name="P13" style:family="paragraph" style:parent-style-name="Standard">
      <style:paragraph-properties fo:margin-left="0.4583in" fo:margin-right="0in" fo:margin-top="0in" fo:margin-bottom="0in" loext:contextual-spacing="false" fo:line-height="115%" fo:text-align="justify" style:justify-single-word="false" fo:keep-together="auto" fo:orphans="2" fo:widows="2" fo:text-indent="-0.4583in" style:auto-text-indent="false" fo:break-before="auto" fo:break-after="auto" fo:padding="0in" fo:border="none" fo:keep-with-next="auto"/>
    </style:style>
    <style:style style:name="P14" style:family="paragraph" style:parent-style-name="Standard">
      <style:paragraph-properties fo:margin-left="0.45in" fo:margin-right="0in" fo:margin-top="0in" fo:margin-bottom="0in" loext:contextual-spacing="false" fo:line-height="115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Calibri" fo:font-size="16pt" fo:font-style="normal" style:text-underline-style="none" fo:font-weight="bold" style:font-name-asian="Calibri1" style:font-size-asian="16pt" style:font-style-asian="normal" style:font-weight-asian="bold" style:font-name-complex="Calibri1" style:font-size-complex="16pt" style:font-style-complex="normal" style:font-weight-complex="bold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Calibri" fo:font-size="11pt" fo:font-style="normal" style:text-underline-style="none" fo:font-weight="bold" style:font-name-asian="Calibri1" style:font-size-asian="11pt" style:font-style-asian="normal" style:font-weight-asian="bold" style:font-name-complex="Calibri1" style:font-size-complex="11pt" style:font-style-complex="normal" style:font-weight-complex="bold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Calibri" fo:font-size="11pt" fo:font-style="normal" style:text-underline-style="none" fo:font-weight="normal" style:font-name-asian="Calibri1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color="#333333" fo:background-color="#ffffff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text:span text:style-name="T1">SMLOUVA O POSKYTNUTÍ UBYTOVÁNÍ A STRAVOVÁNÍ</text:span></text:p>
      <text:p text:style-name="P3"/>
      <text:p text:style-name="P1"><text:span text:style-name="T2">Dodavatel:</text:span><text:span text:style-name="T3"><text:tab/>Český ráj – Bartošova pec s.r.o.</text:span></text:p>
      <text:p text:style-name="P1"><text:span text:style-name="T3"><text:tab/><text:tab/>Ve svahu 321, Podhůří </text:span></text:p>
      <text:p text:style-name="P5"><text:span text:style-name="T3"><text:s/>543 03 Vrchlabí</text:span></text:p>
      <text:p text:style-name="P1"><text:span text:style-name="T3"><text:tab/><text:tab/>IČO: 25022857 <text:tab/><text:tab/>DIČ: CZ25022857</text:span></text:p>
      <text:p text:style-name="P1"><text:span text:style-name="T3"><text:tab/><text:tab/>Zastoupen: PaedDr. Pavlem Lejskem - jednatelem</text:span></text:p>
      <text:p text:style-name="P3"/>
      <text:p text:style-name="P1"><text:span text:style-name="T2">Odběratel:<text:tab/></text:span>Základní škola Litoměřice</text:p>
      <text:p text:style-name="P6"><text:tab/><text:tab/>Boženy Němcové 2</text:p>
      <text:p text:style-name="P6"><text:tab/><text:tab/>412 01 Litoměřice</text:p>
      <text:p text:style-name="P1"><text:span text:style-name="T3"><text:tab/></text:span></text:p>
      <text:p text:style-name="P5"><text:span text:style-name="T3">IČO: </text:span><text:span text:style-name="T5">46773312</text:span><text:tab/><text:span text:style-name="T3"><text:tab/><text:tab/> DIČ: </text:span></text:p>
      <text:p text:style-name="P1"><text:span text:style-name="T3"><text:s/></text:span></text:p>
      <text:p text:style-name="P1"><text:span text:style-name="T2"><text:s/>1. <text:s text:c="7"/>Předmět smlouvy</text:span></text:p>
      <text:p text:style-name="P2"><text:span text:style-name="T3">1.1. <text:s text:c="4"/>Předmětem této smlouvy je zajištění ubytovacích služeb na penzionu Bartošova pec, <text:s text:c="25"/></text:span></text:p>
      <text:p text:style-name="P2"><text:span text:style-name="T3"><text:s text:c="12"/>Slapy 8, 46342 Frýdštejn dle níže uvedených podmínek:</text:span></text:p>
      <text:p text:style-name="P3"/>
      <text:p text:style-name="P7"><text:span text:style-name="T2"><text:s text:c="2"/>Termín pobytu</text:span><text:span text:style-name="T3">: <text:tab/><text:tab/></text:span>14<text:span text:style-name="T3">. - </text:span>18<text:span text:style-name="T3">. 9. 202</text:span>6</text:p>
      <text:p text:style-name="P8"><text:span text:style-name="T2"><text:s text:c="2"/>Počet objednaných lůžek</text:span><text:span text:style-name="T3">:<text:tab/>6</text:span>1<text:span text:style-name="T3"><text:tab/>minimální stav: 40</text:span></text:p>
      <text:p text:style-name="P7"><text:span text:style-name="T2"><text:s text:c="2"/>Příjezd na středisko</text:span><text:span text:style-name="T3">:<text:tab/><text:tab/></text:span>14<text:span text:style-name="T3">. 9. 202</text:span>6<text:span text:style-name="T3"><text:tab/></text:span></text:p>
      <text:p text:style-name="P7"><text:span text:style-name="T2"><text:s text:c="2"/>Strava zahájena</text:span><text:span text:style-name="T3">: <text:s text:c="2"/><text:tab/>obědem<text:tab/></text:span></text:p>
      <text:p text:style-name="P7"><text:span text:style-name="T2"><text:s text:c="2"/>Strava ukončena</text:span><text:span text:style-name="T3">:<text:tab/></text:span>snídaní</text:p>
      <text:p text:style-name="P9"/>
      <text:p text:style-name="P2"><text:span text:style-name="T3"><text:s text:c="3"/>1.2 <text:s text:c="3"/>Dodavatel prohlašuje, že uvedený objekt splňuje hygienické podmínky ubytovacího a <text:s text:c="9"/><text:tab/>stravovacího zařízení a podmínky pro zabezpečení výchovy a výuky.</text:span></text:p>
      <text:p text:style-name="P3"><text:soft-page-break/></text:p>
      <text:p text:style-name="P1"><text:span text:style-name="T2"><text:s text:c="3"/>2.</text:span><text:span text:style-name="T3"> <text:s text:c="4"/></text:span><text:span text:style-name="T2">Stravování</text:span></text:p>
      <text:p text:style-name="P1"><text:span text:style-name="T3"><text:s text:c="2"/>2.1 <text:s text:c="3"/>Stravování účastníků bude zajištěno v souladu s hygienickými předpisy.</text:span></text:p>
      <text:p text:style-name="P10"><text:span text:style-name="T3"><text:s text:c="2"/>2.2<text:tab/>Stravování je formou snídaně, přesnídávka, oběd, svačina, večeře. <text:s/>Pitný režim v libovolném množství dle nabídky dodavatele.</text:span></text:p>
      <text:p text:style-name="P10"><text:span text:style-name="T3"><text:s text:c="2"/>2.3<text:tab/>Strava je vydávána v jídelně penzionu, která splňuje požadavky předpisů bezpečnosti práce a ochrany zdraví a hygienických předpisů. </text:span></text:p>
      <text:p text:style-name="P10"><text:span text:style-name="T3"><text:s text:c="2"/>2.4<text:tab/>Vedoucí pobytu nebo zdravotník po příjezdu prokonzultuje a podepíše jídelníček připravený vedoucím kuchyně. Bude dodržována vyhláška č. 106/2001 Sb. V případě připomínek ke stravování či ubytování je nutné, aby o nich odběratel informoval vedoucího provozu</text:span></text:p>
      <text:p text:style-name="P10"><text:span text:style-name="T3"><text:s text:c="9"/>a šéfkuchaře a to neprodleně při průběhu doby ubytování. K pozdějším námitkám a připomínkám nebude brán zřetel. <text:s/></text:span></text:p>
      <text:p text:style-name="P3"/>
      <text:p text:style-name="P1"><text:span text:style-name="T2"><text:s/>3</text:span><text:span text:style-name="T3">. <text:s text:c="6"/></text:span><text:span text:style-name="T2">Cena a platební podmínky</text:span></text:p>
      <text:p text:style-name="P10"><text:span text:style-name="T3"><text:s/>3.1<text:tab/>Cena za ubytování, stravu 5x denně a pitný režim je sjednána ve výši: děti </text:span>85<text:span text:style-name="T3">0,00 Kč / na <text:tab/>osobu a den a dospělí </text:span>85<text:span text:style-name="T3">0,00 Kč / na osobu a den.</text:span></text:p>
      <text:p text:style-name="P10"><text:span text:style-name="T3">3.2 <text:s text:c="5"/>Zdarma v rámci pobytu lze využít volnočasové aktivity (základy pádlování na raftových <text:tab/>člunech na jezírku, lukostřelba, geocaching, mini biatlon-střelba z laserových pušek a <text:tab/>dětská lezecká stěna</text:span>),<text:span text:style-name="T3"> taktéž zdarma využití sportovního víceúčelového areálu.</text:span></text:p>
      <text:p text:style-name="P3"/>
      <text:p text:style-name="P10"><text:span text:style-name="T3">3.3 <text:s text:c="7"/>Cena za pobyt je sjednána: </text:span></text:p>
      <text:p text:style-name="P1"><text:span text:style-name="T3"><text:s text:c="12"/><text:tab/>děti <text:s text:c="6"/>56 os. x </text:span>85<text:span text:style-name="T3">0,00 Kč x 4 dny<text:tab/><text:tab/><text:tab/> <text:s text:c="10"/><text:tab/><text:tab/><text:tab/>1</text:span>90<text:span text:style-name="T3"> </text:span>4<text:span text:style-name="T3">00<text:tab/> Kč</text:span></text:p>
      <text:p text:style-name="P1"><text:span text:style-name="T3"><text:s/><text:tab/>dospělí <text:s text:c="4"/></text:span>3<text:span text:style-name="T3"> os. x </text:span>85<text:span text:style-name="T3">0,00 Kč x 4 dny<text:tab/><text:tab/><text:tab/><text:tab/><text:tab/> <text:s text:c="10"/><text:tab/> <text:s text:c="2"/></text:span>10 2<text:span text:style-name="T3">00</text:span> <text:span text:style-name="T3">Kč</text:span></text:p>
      <text:p text:style-name="P11"><text:span text:style-name="T3">dospělí zdarma <text:s text:c="5"/>2 <text:s/>os.<text:tab/>/každá 21. osoba/<text:tab/><text:tab/><text:tab/><text:tab/><text:tab/></text:span><text:tab/><text:span text:style-name="T3"> </text:span>0</text:p>
      <text:p text:style-name="P1"><text:span text:style-name="T3"><text:tab/></text:span><text:span text:style-name="T2">Cena celkem včetně DPH<text:tab/><text:tab/><text:tab/><text:tab/><text:tab/><text:tab/> <text:s text:c="8"/></text:span><text:span text:style-name="T4"><text:s text:c="6"/>200</text:span><text:span text:style-name="T2"> </text:span><text:span text:style-name="T4">6</text:span><text:span text:style-name="T2">00 Kč </text:span></text:p>
      <text:p text:style-name="P1"><text:span text:style-name="T3">3.4<text:tab/>Úhrada ceny za pobyt bude odběratelem uskutečněna na základě dodavatelem <text:tab/>vystavené faktury v průběhu pobytu a to bankovním převodem. Č účtu dodavatele je <text:tab/>705372453/0300.</text:span></text:p>
      <text:p text:style-name="P12"><text:span text:style-name="T3">3.5<text:tab/>Při změně počtu osob oproti původní objednávce je platba podle skutečného počtu účastníků při příjezdu. V případě zrušení celého pobytu nebo většího počtu účastníků bez udání závažných důvodů (epidemie, karanténa apod.) <text:s/>náleží dodavateli </text:span>storno poplatek<text:span text:style-name="T3"> ve výši 50 % z ceny pobytu. </text:span></text:p>
      <text:p text:style-name="P12"><text:span text:style-name="T3">3.6<text:tab/>Ostatní ceny: v případě způsobené škody ubytovanými osobami (např. rozbití oken, dveří, <text:tab/>nábytku a jiného poškození objektu nebo vybaven) je odběratel povinen vzniklou škodu  bez <text:tab/>odkladu uhradit.</text:span></text:p>
      <text:p text:style-name="P3"/>
      <text:p text:style-name="P1"><text:span text:style-name="T2">4.</text:span><text:span text:style-name="T3"> <text:s text:c="8"/></text:span><text:span text:style-name="T2">Povinnosti smluvních stran</text:span></text:p>
      <text:p text:style-name="P10"><text:span text:style-name="T3">4.1<text:tab/> Odběratel je povinen v den příjezdu předložit doklady všech účastníků starších 15 let pro <text:s text:c="3"/>zápis do knihy hostů a u dětí do 15 let předložit seznam ubytovaných s názvem a adresou školy, obsahující: jména, příjmení, místa bydliště, data narození.</text:span></text:p>
      <text:p text:style-name="P10"><text:span text:style-name="T2"><text:tab/></text:span></text:p>
      <text:p text:style-name="P10"><text:span text:style-name="T2">5.<text:tab/> <text:s/>Závěrečná ustanovení</text:span></text:p>
      <text:p text:style-name="P10"><text:span text:style-name="T3">5.1<text:tab/> <text:s/>Tato smlouva je vyhotovena ve dvou stejnopisech a nabývá platnosti dnem podpisu obou <text:s text:c="2"/><text:tab/>stran. </text:span></text:p>
      <text:p text:style-name="P13"><text:soft-page-break/><text:span text:style-name="T3">5.2<text:tab/>Smlouva může být měněna, doplněna nebo zrušena pouze písemným projevem a souhlasem <text:s text:c="21"/>obou smluvních stran.</text:span></text:p>
      <text:p text:style-name="P13"><text:span text:style-name="T3">5.3 <text:s text:c="4"/>Pokud není v této smlouvě stanoveno jinak, řídí se právní vztahy z ní vyplývající příslušným <text:s text:c="14"/>ustanovením Občanského zákoníku.</text:span></text:p>
      <text:p text:style-name="P2"><text:span text:style-name="T3">5.4 <text:s text:c="8"/>Smluvní strany se podle § 89a) Občanského soudního řádu č.99/1963 Sb. v platném znění <text:s text:c="2"/><text:tab/>dohodly, že pro případné spory mezi nimi, vyplývající z této smlouvy, je místně </text:span>příslušný<text:span text:style-name="T3"> <text:tab/>obecný <text:tab/>soud <text:s/>dodavatele v České republice.</text:span></text:p>
      <text:p text:style-name="P1"><text:span text:style-name="T3">5.5 <text:s text:c="2"/><text:tab/>Smluvní strany prohlašují, že se s touto smlouvou řádně seznámily, že byla uzavřena v </text:span></text:p>
      <text:p text:style-name="P14"><text:span text:style-name="T3">souladu s dobrými mravy, podle </text:span>jejich<text:span text:style-name="T3"> pravé a svobodné vůle. Na důkaz souhlasu s jejím <text:s text:c="8"/>obsahem připojují své podpisy.</text:span></text:p>
      <text:p text:style-name="P1"/>
      <text:p text:style-name="P1"/>
      <text:p text:style-name="P3"/>
      <text:p text:style-name="P1"><text:span text:style-name="T3">Za odběratele dne…………………..<text:tab/><text:tab/><text:tab/>Z</text:span>a <text:span text:style-name="T3">dodavatele dne………..……………</text:span></text:p>
      <text:p text:style-name="P1"/>
      <text:p text:style-name="P1"><text:span text:style-name="T3">………………………………………</text:span><text:tab/><text:span text:style-name="T3"><text:tab/><text:tab/>………………………</text:span>…………………<text:line-break/><text:span text:style-name="T3">Pa</text:span>edDr. Václav Hanč, Ph.D. - ředitel<text:span text:style-name="T3"><text:tab/><text:tab/>PaedDr. Pavel Lejsek - jednatel<text:tab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cs" fo:country="CZ" style:letter-kerning="false" style:font-name-asian="Calibri1" style:font-size-asian="11pt" style:language-asian="zh" style:country-asian="CN" style:font-name-complex="Calibri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cs" fo:country="CZ" style:letter-kerning="false" style:font-name-asian="Calibri1" style:font-size-asian="11pt" style:language-asian="zh" style:country-asian="CN" style:font-name-complex="Calibri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39in" loext:contextual-spacing="false"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9839in" fo:margin-bottom="0.9839in" fo:margin-left="0.9839in" fo:margin-right="0.9839in" style:writing-mode="lr-tb" style:layout-grid-color="#c0c0c0" style:layout-grid-lines="24702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3" meta:paragraph-count="50" meta:word-count="607" meta:character-count="4305" meta:non-whitespace-character-count="3391"/>
    <meta:generator>LibreOfficeDev/6.0.5.2$Linux_X86_64 LibreOffice_project/</meta:generator>
  </office:meta>
</office:document-meta>
</file>